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Эдуард Долгополов</text:p>
      <text:p text:style-name="CVMuted">europa1988@bk.ru | https://vutuv.de/a2fb55a3</text:p>
      <text:p text:style-name="CVMuted">Russia</text:p>
      <text:h text:style-name="CVHeading" text:outline-level="1">Tags</text:h>
      <text:p>phoniex | PHP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