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el sithole </text:p>
      <text:p text:style-name="CVMuted">abelsithole98@gmail.com | +49 6308 99737 | https://vutuv.de/abel_sithole</text:p>
      <text:h text:style-name="CVHeading" text:outline-level="1">Tags</text:h>
      <text:p>tag-7244</text:p>
      <text:h text:style-name="CVHeading" text:outline-level="1">Profiles</text:h>
      <text:p>Facebook: http://facebook.com/abelsitho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