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ebAogR GJeVRiyFdcq</text:p>
      <text:p text:style-name="CVMuted">lfenier@beltservice.com | https://vutuv.de/achebaogr_gjev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