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chim Buhl</text:p>
      <text:p text:style-name="CVMuted">https://vutuv.de/achim_buhl</text:p>
      <text:h text:style-name="CVHeading" text:outline-level="1">Profiles</text:h>
      <text:p>XING: https://www.xing.com/profile/Achim_Buh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