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rian Ledwoch</text:p>
      <text:p text:style-name="CVMuted">a.ledwoch@t-online.de | +49 1523 2782576 | https://vutuv.de/adrian_ledwo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