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mad Gharbeia</text:p>
      <text:p text:style-name="CVMuted">https://vutuv.de/agharbeia</text:p>
      <text:p text:style-name="CVMuted">10117 Berlin, Germany</text:p>
      <text:h text:style-name="CVHeading" text:outline-level="1">Professional Experience</text:h>
      <text:p><text:span text:style-name="CVBold">Technologist, Sovereign Tech Agency</text:span></text:p>
      <text:p text:style-name="CVMuted">2/2025 - Present</text:p>
      <text:h text:style-name="CVHeading" text:outline-level="1">Tags</text:h>
      <text:p>Free Software | ICT for Public good | open knowledge | social chan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