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od Alabi Micheal Good</text:p>
      <text:p text:style-name="CVHeadline">ALABI MICHEAL </text:p>
      <text:p text:style-name="CVMuted">alabimicheal2017@gmail.com | https://vutuv.de/alabi_micheal</text:p>
      <text:p text:style-name="CVMuted">Date of birth: 08/01/2004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