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jandra Powlowski</text:p>
      <text:p text:style-name="CVMuted">gabriela.santana@fdc.myflorida.com | https://vutuv.de/alejandra_powl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