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ksandar Borsos</text:p>
      <text:p text:style-name="CVMuted">https://vutuv.de/aleksandar_bors</text:p>
      <text:p text:style-name="CVMuted">Date of birth: 30.06.1976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