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Wühr</text:p>
      <text:p text:style-name="CVMuted">https://vutuv.de/alex</text:p>
      <text:h text:style-name="CVHeading" text:outline-level="1">Tags</text:h>
      <text:p>docker | go | PHP | postgresql | rabbitmq | redis</text:p>
      <text:h text:style-name="CVHeading" text:outline-level="1">Languages</text:h>
      <text:p>German (Native speaker) | English (C1 (Advanced))</text:p>
      <text:h text:style-name="CVHeading" text:outline-level="1">Profiles</text:h>
      <text:p>Mastodon: https://gts.pnyhf.eu/@al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