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ernhardt</text:p>
      <text:p text:style-name="CVMuted">bernhardt@hauptsache.net | https://vutuv.de/alexander_bernh</text:p>
      <text:h text:style-name="CVHeading" text:outline-level="1">Tags</text:h>
      <text:p>PHP | typo3</text:p>
      <text:h text:style-name="CVHeading" text:outline-level="1">Links</text:h>
      <text:p>Www.hauptsache.net</text:p>
      <text:h text:style-name="CVHeading" text:outline-level="1">Profiles</text:h>
      <text:p>Twitter: http://twitter.com/geregeltkri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