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Schell</text:p>
      <text:p text:style-name="CVMuted">info@schellmedia.de | https://vutuv.de/alexander_schell</text:p>
      <text:p text:style-name="CVMuted">35080 Bad Endbach, Germany</text:p>
      <text:h text:style-name="CVHeading" text:outline-level="1">Tags</text:h>
      <text:p>Benefits für attraktive Arbeitgeber | betriebliche Gesundheitsförderung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