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Scheuss</text:p>
      <text:p text:style-name="CVMuted">alex@hansolu.de | https://vutuv.de/alexander_scheuss</text:p>
      <text:p text:style-name="CVMuted">23552 Lübeck, Germany</text:p>
      <text:h text:style-name="CVHeading" text:outline-level="1">Tags</text:h>
      <text:p>Digitale Barrierefreiheit | CPACC | divi | DSGVO | Hansolu Webagentur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