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von Renteln</text:p>
      <text:p text:style-name="CVMuted">alexander.renteln@gmail.com | https://vutuv.de/alexander_von_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