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Alkis Kurul</text:p>
      <text:p text:style-name="CVHeadline">Ich helfe dir dabei, den Faktor Zufall aus deinem Vertrieb zu eliminieren.<text:line-break/>Automatisierung ist kein Selbstzweck. Ich baue für dich eine Demand Generation Engine – ein System, das im Hintergrund kontinuierlich qualifizierte Interessenten generiert.</text:p>
      <text:p text:style-name="CVMuted">alkis@b2b-umsatzoptimierer.de | +49 1512 9516216 | https://vutuv.de/alkis_kurul</text:p>
      <text:p text:style-name="CVMuted">63619 Bad Orb, Germany</text:p>
      <text:h text:style-name="CVHeading" text:outline-level="1">Professional Experience</text:h>
      <text:p><text:span text:style-name="CVBold">Gründer, Alkis Kurul Sales &amp; Marketing</text:span></text:p>
      <text:p text:style-name="CVMuted">8/2023 - Present</text:p>
      <text:p><text:span text:style-name="CVBold">Produktmanager, MiM – MEDinMOTION</text:span></text:p>
      <text:p text:style-name="CVMuted">2/2024 - 1/2025</text:p>
      <text:p>• Produktmanagement: Administration und Weiterentwicklung der Online-Plattform • Key-Account-Management Healthcare • Partner-Management Events</text:p>
      <text:p><text:span text:style-name="CVBold">Bereichsleiter Beratung &amp; Vertrieb, Zinal Consulting GmbH</text:span></text:p>
      <text:p text:style-name="CVMuted">4/2022 - 7/2023</text:p>
      <text:p><text:span text:style-name="CVBold">Verkaufsleiter, ENGEL AG - local media</text:span></text:p>
      <text:p text:style-name="CVMuted">11/2021 - 1/2022</text:p>
      <text:p><text:span text:style-name="CVBold">CEO, Adolf Christ Verlag GmbH &amp; Co. KG</text:span></text:p>
      <text:p text:style-name="CVMuted">5/2020 - 10/2021</text:p>
      <text:p>Steigerung des EBITDA Einführung von pipedrive als Leadmanagementsystem Kostenoptimierung des Sales-Prozesses durch Insourcing</text:p>
      <text:p><text:span text:style-name="CVBold">Head of Sales, Adolf Christ Verlag GmbH &amp; Co. KG</text:span></text:p>
      <text:p text:style-name="CVMuted">5/2014 - 4/2020</text:p>
      <text:p>Erhöhung der Abschlussquote von 10% auf 30% | Retention-Rate: 94% Optimierung des Lead-Funnels Steigerung des Online-Umsatzes von 8% auf 25% Go-To-Market Saas-Lösung Local Listing</text:p>
      <text:p><text:span text:style-name="CVBold">Stellvertretender Verkaufsleiter, Adolf Christ Verlag GmbH &amp; Co. KG</text:span></text:p>
      <text:p text:style-name="CVMuted">12/2012 - 4/2014</text:p>
      <text:p>Steigerung der Leads um 20% Einführung SAP IS/M-AM</text:p>
      <text:p><text:span text:style-name="CVBold">Teamleiter Sales, Adolf Christ Verlag GmbH &amp; Co. KG</text:span></text:p>
      <text:p text:style-name="CVMuted">3/2010 - 12/2012</text:p>
      <text:p><text:span text:style-name="CVBold">Leiter Media/Produktion/Distribution, Medizinische Medien Informations GmbH</text:span></text:p>
      <text:p text:style-name="CVMuted">8/2006 - 2/2010</text:p>
      <text:p>Projektleitung: Implementierung der CRM-Lösung mediasuite Umsetzung der Abteilungsziele mit den Schwerpunkten: Qualitätssicherung, Kostenoptimierung und Verkaufsförderung Verhandlungsführung mit Dienstleiter:innen hinsichtlich Einkaufskonditionen</text:p>
      <text:p><text:span text:style-name="CVBold">Sachbearbeiter Media/Produktion/Distribution, Medizinische Medien Informations GmbH</text:span></text:p>
      <text:p text:style-name="CVMuted">5/2002 - 7/2006</text:p>
      <text:p><text:span text:style-name="CVBold">Sales Manager, ÖKO-TEST</text:span></text:p>
      <text:p text:style-name="CVMuted">4/2000 - 4/2002</text:p>
      <text:p><text:span text:style-name="CVBold">Office-Manager, Yeni Posta</text:span></text:p>
      <text:p text:style-name="CVMuted">4/1996 - 3/2000</text:p>
      <text:h text:style-name="CVHeading" text:outline-level="1">Education</text:h>
      <text:p><text:span text:style-name="CVBold">GmbH-Geschäftsführung (IHK), IHK Mittleres Ruhrgebiet</text:span></text:p>
      <text:p text:style-name="CVMuted">2020 - 2020</text:p>
      <text:p><text:span text:style-name="CVBold">Bachelor of Media Engineering, IHK Offenbach</text:span></text:p>
      <text:p text:style-name="CVMuted">2004 - 2006</text:p>
      <text:p>Medienfachwirt (IHK)  DTP-Akademie</text:p>
      <text:h text:style-name="CVHeading" text:outline-level="1">Tags</text:h>
      <text:p>Marketingautomation | Analytische Fähigkeiten | Demand Generation Engine | digitale transformation | Künstliche Intelligenz (KI) | Leadqualifizierung | LinkedIn | Marketingprozesse | Nachfragegenerierung | sales strategy | Umsatz- und Ertragssteigerung | vertriebsprozesse | Wachstumsstrategien</text:p>
      <text:h text:style-name="CVHeading" text:outline-level="1">Certificates &amp; licenses</text:h>
      <text:p>Pipedrive setup for admins: Build, manage and optimize your CRM (Pipedrive, 2026-01) | Pipedrive Essentials for Sales Reps (Pipedrive, 2025-12) | Train-the-Trainer (IHK) (IHK Frankfurt am Main, 2025-02) | Marketing Automation – Marketing-Prozesse und Lead-Generierung automatisieren und optimieren (eMBIS Akademie für Online Marketing, 2023-08) | Grundlagen der Webentwicklung: Berufsperspektive Webentwickler (LinkedIn, 2022-07) | Learning Jira Software (2019) (LinkedIn, 2022-06) | Business Englisch: Online-Vorstellungsgespräche meistern (LinkedIn, 2022-03) | Business Englisch: Erfolgreiche E-Mails verfassen (LinkedIn, 2022-02) | Growth Hacking – Grundlagen (LinkedIn, 2022-01) | Social Selling mit LinkedIn Sales Navigator kennenlernen (LinkedIn, 2022-01)</text:p>
      <text:h text:style-name="CVHeading" text:outline-level="1">Languages</text:h>
      <text:p>German (Native speaker) | English (B2 (Upper intermediate)) | Turkish (B2 (Upper intermediate))</text:p>
      <text:h text:style-name="CVHeading" text:outline-level="1">Links</text:h>
      <text:p>Website: http://www.b2b-umsatzoptimierer.de</text:p>
      <text:p>Lass' uns mal austauschen!: https://cal.meetergo.com/alkis/30-min-meeting</text:p>
      <text:h text:style-name="CVHeading" text:outline-level="1">Profiles</text:h>
      <text:p>Mastodon: https://mastodon.social/@alkis</text:p>
      <text:p>LinkedIn: https://www.linkedin.com/in/alkiskurul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