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mir Sarajčić</text:p>
      <text:p text:style-name="CVHeadline">Senior Software Engineer · Elixir/Phoenix · Developer Tools · Building Kogen</text:p>
      <text:p text:style-name="CVMuted">almir@optimum.ba | https://vutuv.de/almir_sarajcic</text:p>
      <text:h text:style-name="CVHeading" text:outline-level="1">Professional Experience</text:h>
      <text:p><text:span text:style-name="CVBold">Founder, Optimum Tech, LLC</text:span></text:p>
      <text:p text:style-name="CVMuted">1/2022 - Present</text:p>
      <text:p>I build software products and developer tools through Optimum Tech, LLC. My current focus is Kogen, an open-source software-building system in development around feature shaping, explicit approval, implementation, checks, and independent review.</text:p>
      <text:p>From 2022 to January 2026, I also led Optimum BH, an Elixir/Phoenix agency, owning delivery, technical direction, client communication, team development, code review, CI/CD, preview environments, deployment automation, and reusable developer tooling.</text:p>
      <text:p><text:span text:style-name="CVBold">Co-founder &amp; Lead Developer, StoryDeck</text:span></text:p>
      <text:p text:style-name="CVMuted">9/2020 - 2024</text:p>
      <text:p>Built an Elixir/Phoenix proof of concept for a workflow platform for creators, storytellers, and marketers; took it through MVP to production and continued as co-founder and technical lead.</text:p>
      <text:p><text:span text:style-name="CVBold">Backend Developer, Mukuru</text:span></text:p>
      <text:p text:style-name="CVMuted">10/2016 - 2/2020</text:p>
      <text:p>Worked on a pan-African remittances fintech, implementing features in a large PHP application using domain-driven design and test-driven development while improving and modernising legacy code.</text:p>
      <text:p><text:span text:style-name="CVBold">Full-Stack Developer, Klika</text:span></text:p>
      <text:p text:style-name="CVMuted">4/2015 - 10/2016</text:p>
      <text:p>Delivered client projects for an outsourcing and consulting firm using Ruby on Rails and JavaScript.</text:p>
      <text:p><text:span text:style-name="CVBold">Full-Stack Developer, Social Eddy</text:span></text:p>
      <text:p text:style-name="CVMuted">9/2012 - 11/2013</text:p>
      <text:p>Built a content marketing and social account management platform using PHP, MySQL, and JavaScript, including third-party API integrations, analytics, and SQL query optimisation.</text:p>
      <text:h text:style-name="CVHeading" text:outline-level="1">Freelance / Self-employed</text:h>
      <text:p><text:span text:style-name="CVBold">Elixir Contractor, Independent</text:span></text:p>
      <text:p text:style-name="CVMuted">2019 - Present</text:p>
      <text:p>Long-running remote contract work across Elixir backends, embedded networking, real-time IoT analytics, APIs, and developer infrastructure. Highlights include implementing WPA3 support for Nerves on Raspberry Pi 4 and multi-year ownership of production Elixir systems.</text:p>
      <text:p>21 completed contracts and 4,500+ tracked hours with a recorded 100% Job Success rating.</text:p>
      <text:h text:style-name="CVHeading" text:outline-level="1">Tags</text:h>
      <text:p>developer tooling | Elixir | phoenix | AI agent reliability | ci/cd | code-review | Developer Experience | docker | Ecto | Fly.io | GitHub Actions | LiveView | platform engineering | postgresql | technical leadership</text:p>
      <text:h text:style-name="CVHeading" text:outline-level="1">Languages</text:h>
      <text:p>English (C1 (Advanced)) | Bosnian (Native speaker)</text:p>
      <text:h text:style-name="CVHeading" text:outline-level="1">Links</text:h>
      <text:p>Personal website and CV: https://almirsarajcic.com</text:p>
      <text:p>Kogen — open-source software-building system: https://kogen.dev</text:p>
      <text:p>ElixirDrops — Elixir and Phoenix writing: https://elixirdrops.net</text:p>
      <text:p>Combobulate — conversational website building: https://combobulate.dev</text:p>
      <text:h text:style-name="CVHeading" text:outline-level="1">Profiles</text:h>
      <text:p>LinkedIn: https://www.linkedin.com/in/almir-saraj%C4%8Di%C4%87-8911b4429</text:p>
      <text:p>GitHub: https://github.com/almirsarajcic</text:p>
      <text:p>Twitter: http://twitter.com/ultrathinktrash</text:p>
      <text:p>Bluesky: https://bsky.app/profile/almirsarajcic.bsky.soci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