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mosu Sedonu</text:p>
      <text:p text:style-name="CVMuted">sedonuamosu@gmail.com | +234 812 905 4668 | https://vutuv.de/amosu_sedon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