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vanderlynden</text:p>
      <text:p text:style-name="CVMuted">https://vutuv.de/andre_vanderlyn</text:p>
      <text:h text:style-name="CVHeading" text:outline-level="1">Tags</text:h>
      <text:p>debian | libre | Linux | littérature | open culture | ubuntu | vegetarism</text:p>
      <text:h text:style-name="CVHeading" text:outline-level="1">Links</text:h>
      <text:p>Genealogy Hobby: http://ghezibde.net/genealogie/</text:p>
      <text:p>My library website: http://mediathequederoubaix.fr</text:p>
      <text:p>My social media: https://framasphere.org/people/6c7966304e1b013251662a000005362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