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tallinger</text:p>
      <text:p text:style-name="CVMuted">https://vutuv.de/andrea_89702310</text:p>
      <text:h text:style-name="CVHeading" text:outline-level="1">Professional Experience</text:h>
      <text:p><text:span text:style-name="CVBold">Security Guard, Lenzing AG</text:span></text:p>
      <text:p text:style-name="CVMuted">10/2020 - Present</text:p>
      <text:p><text:span text:style-name="CVBold">Limited Partner, Coati Software KG</text:span></text:p>
      <text:p text:style-name="CVMuted">2/2018 - 12/2019</text:p>
      <text:p><text:span text:style-name="CVBold">IT Advisor, Computer Camp GmbH</text:span></text:p>
      <text:p text:style-name="CVMuted">6/2019 - 8/2019</text:p>
      <text:p><text:span text:style-name="CVBold">C++ Programmer, ETM professional control GmbH</text:span></text:p>
      <text:p text:style-name="CVMuted">9/2018 - 2/2019</text:p>
      <text:p><text:span text:style-name="CVBold">Application Managment, ITSV GmbH</text:span></text:p>
      <text:p text:style-name="CVMuted">4/2018 - 4/2018</text:p>
      <text:p><text:span text:style-name="CVBold">Co Founder, Coati Software OG</text:span></text:p>
      <text:p text:style-name="CVMuted">11/2015 - 2/201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