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Nüßlein</text:p>
      <text:p text:style-name="CVMuted">andreas@wolkenspielplatz.de | https://vutuv.de/andreas</text:p>
      <text:p text:style-name="CVMuted">38355 Tacoronte, Spain</text:p>
      <text:h text:style-name="CVHeading" text:outline-level="1">Tags</text:h>
      <text:p>django | Rust | gardening | Svelte | typescript | wav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