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Bernsdorf</text:p>
      <text:p text:style-name="CVMuted">https://vutuv.de/andreas_bernsdo</text:p>
      <text:p text:style-name="CVMuted">Date of birth: 05.06.1984</text:p>
      <text:h text:style-name="CVHeading" text:outline-level="1">Tags</text:h>
      <text:p>cakephp | css | html | javascript | PHP | Processwir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