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untzagk</text:p>
      <text:p text:style-name="CVMuted">andreas.kuntzagk@gmx.de | https://vutuv.de/andreas_kuntzagk</text:p>
      <text:p text:style-name="CVMuted">10317 Berlin, Germany</text:p>
      <text:h text:style-name="CVHeading" text:outline-level="1">Professional Experience</text:h>
      <text:p><text:span text:style-name="CVBold">Senior System Engineer, science + computing AG</text:span></text:p>
      <text:p text:style-name="CVMuted">10/2013 - Present</text:p>
      <text:p>Systemadministration HPC Cluster und Linux Server für verschiedene Kunden, Datenmanagement mit iRODS, Konfigurationsmanagement mit Ansible</text:p>
      <text:p><text:span text:style-name="CVBold">Systemadministrator, Max Delbrueck Center</text:span></text:p>
      <text:p text:style-name="CVMuted">5/2002 - 9/2013</text:p>
      <text:p>Support HPC Cluster, GridEngine Administration Solaris fileserver mit ZFS/NFS/Samba, Systemüberwachung mit Nagios, Ganglia Systemkonfiguration mit Puppet, Nutzersupport Windows/Linux/MacOS Installation wissenschaftlicher Anwendungen Webapplikationen, MySQL und PostgreSQL Datenbanken</text:p>
      <text:p><text:span text:style-name="CVBold">Java Software Engineer, ArsNova GmbH</text:span></text:p>
      <text:p text:style-name="CVMuted">9/2001 - 4/2002</text:p>
      <text:p>Entwicklung eines Produktionsplanungssystems für Automobilindustrie in Java</text:p>
      <text:h text:style-name="CVHeading" text:outline-level="1">Education</text:h>
      <text:p><text:span text:style-name="CVBold">Abitur, Gauss Gymnasium Frankfurt (Oder)</text:span></text:p>
      <text:p text:style-name="CVMuted">1997 - 2001</text:p>
      <text:p><text:span text:style-name="CVBold">Diplom, Humboldt-Universität zu Berlin</text:span></text:p>
      <text:p text:style-name="CVMuted">1991 - 2001</text:p>
      <text:h text:style-name="CVHeading" text:outline-level="1">Tags</text:h>
      <text:p>bioinformatik | datenbanken | forschung | GridEngine | hpc | Java | Linux | Linux System Administration | mysql | nagios | programmierung | Python | shell scripting | Supercomputer | systemadministration</text:p>
      <text:h text:style-name="CVHeading" text:outline-level="1">Languages</text:h>
      <text:p>English (B2 (Upper intermediate)) | German (Native speaker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