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neider</text:p>
      <text:p text:style-name="CVMuted">a.schneider@niehlrain.de | https://vutuv.de/andreas_schneider</text:p>
      <text:p text:style-name="CVMuted">64747 Breuberg, Germany</text:p>
      <text:h text:style-name="CVHeading" text:outline-level="1">Tags</text:h>
      <text:p>abap | FI/CO/PM |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