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Palha</text:p>
      <text:p text:style-name="CVHeadline">Currently developing a FinOps companion - Strawly - self-hosted and source available.<text:line-break/>I'm a passionate IT person since I was very young. I have worked in different areas of IT, from Web design to Development and technical support to network management.</text:p>
      <text:p text:style-name="CVMuted">ap@strawly.app | https://vutuv.de/andrepalha</text:p>
      <text:p text:style-name="CVMuted">Reading, United Kingdom</text:p>
      <text:h text:style-name="CVHeading" text:outline-level="1">Professional Experience</text:h>
      <text:p><text:span text:style-name="CVBold">Founder, Strawly</text:span></text:p>
      <text:p text:style-name="CVMuted">1/2026 - Present</text:p>
      <text:p>Designing and building a full-stack FinOps platform from scratch, covering product, architecture, and every layer of the stack. Strawly surfaces cloud spend insights and optimization opportunities for AWS and Azure, self-hosted and source first. Born from hands-on experience managing cloud costs at scale, and a belief that FinOps tooling shouldn't require an enterprise contract.</text:p>
      <text:h text:style-name="CVHeading" text:outline-level="1">Tags</text:h>
      <text:p>cloud engineer | FinOps | Cost Optimization | devops | Strawly</text:p>
      <text:h text:style-name="CVHeading" text:outline-level="1">Languages</text:h>
      <text:p>English (C2 (Proficient)) | Portuguese (Native speaker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