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s Correa Casablanca</text:p>
      <text:p text:style-name="CVHeadline">Open Source Software Developer, in love with Software Engineering. Ex-mathematician.</text:p>
      <text:p text:style-name="CVMuted">https://vutuv.de/andreu</text:p>
      <text:p text:style-name="CVMuted">08500 Vic, Spain</text:p>
      <text:h text:style-name="CVHeading" text:outline-level="1">Professional Experience</text:h>
      <text:p><text:span text:style-name="CVBold">Co-Founder &amp; Tech Lead, CTRLback</text:span></text:p>
      <text:p text:style-name="CVMuted">10/2025 - Present</text:p>
      <text:p>I co-founded CTRLback (https://ctrlback.coop), and I've been in charge of engineering operations, leading projects such as the SoulCrafted Slicer (codeberg.org/SoulCrafted/Slicer).</text:p>
      <text:h text:style-name="CVHeading" text:outline-level="1">Tags</text:h>
      <text:p>open source | software engineer | Rust | typescript | web developer</text:p>
      <text:h text:style-name="CVHeading" text:outline-level="1">Languages</text:h>
      <text:p>Spanish (Native speaker) | Catalan (Native speaker) | English (C2 (Proficient))</text:p>
      <text:h text:style-name="CVHeading" text:outline-level="1">Links</text:h>
      <text:p>Blog: https://blog.coderspirit.xyz</text:p>
      <text:p>My company - CTRLback: https://ctrlback.coo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