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w Dinh</text:p>
      <text:p text:style-name="CVMuted">https://vutuv.de/andrewkdinh</text:p>
      <text:h text:style-name="CVHeading" text:outline-level="1">Tags</text:h>
      <text:p>docker | Java | Linux | nginx | Python</text:p>
      <text:h text:style-name="CVHeading" text:outline-level="1">Links</text:h>
      <text:p>Personal Website: https://andrewkdinh.com</text:p>
      <text:h text:style-name="CVHeading" text:outline-level="1">Profiles</text:h>
      <text:p>GitHub: https://github.com/andrewkdinh</text:p>
      <text:p>Facebook: http://facebook.com/andrewkdinh</text:p>
      <text:p>LinkedIn: https://www.linkedin.com/in/andrewkdinh-com</text:p>
      <text:p>Instagram: http://instagram.com/andrewkdinh</text:p>
      <text:p>Mastodon: https://fosstodon.org/@andrewkdin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