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i Steiner</text:p>
      <text:p text:style-name="CVMuted">https://vutuv.de/andri_steiner</text:p>
      <text:h text:style-name="CVHeading" text:outline-level="1">Professional Experience</text:h>
      <text:p><text:span text:style-name="CVBold">CEO &amp; DevOps Engineer, snowflake Ops AG</text:span></text:p>
      <text:p text:style-name="CVMuted">8/2016 - Present</text:p>
      <text:h text:style-name="CVHeading" text:outline-level="1">Links</text:h>
      <text:p>https://snowflakeops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