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gelique lombaard</text:p>
      <text:p text:style-name="CVMuted">https://vutuv.de/angelique_lomba</text:p>
      <text:h text:style-name="CVHeading" text:outline-level="1">Professional Experience</text:h>
      <text:p><text:span text:style-name="CVBold">Child minor, Fun treehouse for kids</text:span></text:p>
      <text:p text:style-name="CVMuted">8/2016 - 10/2016</text:p>
      <text:p>looking after childr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