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nette Schwindt</text:p>
      <text:p text:style-name="CVMuted">https://vutuv.de/annetteschwindt</text:p>
      <text:p text:style-name="CVMuted">53225 Bonn, Germany</text:p>
      <text:h text:style-name="CVHeading" text:outline-level="1">Tags</text:h>
      <text:p>Community | kommunikation | sprache</text:p>
      <text:h text:style-name="CVHeading" text:outline-level="1">Languages</text:h>
      <text:p>German (Native speaker) | English (C1 (Advanced)) | French (C1 (Advanced)) | Italian (B2 (Upper intermediate)) | Turkish (A2 (Elementary)) | Japanese (A2 (Elementary)) | Finnish (A2 (Elementary))</text:p>
      <text:h text:style-name="CVHeading" text:outline-level="1">Links</text:h>
      <text:p>Berufliche Website: https://www.annetteschwindt.digital</text:p>
      <text:p>Weitere Links: https://www.annetteschwindt.de/links/</text:p>
      <text:h text:style-name="CVHeading" text:outline-level="1">Profiles</text:h>
      <text:p>Mastodon: https://bonn.social/@annette</text:p>
      <text:p>LinkedIn: https://www.linkedin.com/in/annetteschwind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