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ome dina</text:p>
      <text:p text:style-name="CVHeadline">Onto mechanical engineer with 23 years of experience. From CAD, to FEA to beamline stability in nanometers developed diy, I help your organization... If I was looking for a job, which I'm currently not.</text:p>
      <text:p text:style-name="CVMuted">https://vutuv.de/aome_dina</text:p>
      <text:p text:style-name="CVMuted">Bothell, United States</text:p>
      <text:h text:style-name="CVHeading" text:outline-level="1">Tags</text:h>
      <text:p>mechanical engineering | cad | FEA | opti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