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pril Kabelo Magana</text:p>
      <text:p text:style-name="CVMuted">famohfad@gmail.com | https://vutuv.de/april_kabelo_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