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dt Schönewald</text:p>
      <text:p text:style-name="CVHeadline">Vorstand einer Aktiengesellschaft; Spezialist für DevOps/DevSecOps und systemnahe Softwareentwicklung, KI-Integration, IaC und Cloud</text:p>
      <text:p text:style-name="CVMuted">+49 172 2755535 | https://vutuv.de/arndt_schoenewald</text:p>
      <text:p text:style-name="CVMuted">44135 Dortmund, Germany</text:p>
      <text:h text:style-name="CVHeading" text:outline-level="1">Professional Experience</text:h>
      <text:p><text:span text:style-name="CVBold">Owner, Quelltext AG</text:span></text:p>
      <text:p text:style-name="CVMuted">7/2000 - Present</text:p>
      <text:h text:style-name="CVHeading" text:outline-level="1">School Education</text:h>
      <text:p><text:span text:style-name="CVBold">1986, Ratsgymnasium Hannover</text:span></text:p>
      <text:p text:style-name="CVMuted">1977 - 1986</text:p>
      <text:h text:style-name="CVHeading" text:outline-level="1">Tags</text:h>
      <text:p>devops | DevSecOps | KRITIS | aws | azure | Dev | GPC | Ia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