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slan Shaukat</text:p>
      <text:p text:style-name="CVMuted">arslanshaukatsos@gmail.com | https://vutuv.de/arslan_shaukat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