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cherbaum</text:p>
      <text:p text:style-name="CVMuted">https://vutuv.de/ascherbaum</text:p>
      <text:p text:style-name="CVMuted">Germany</text:p>
      <text:h text:style-name="CVHeading" text:outline-level="1">Tags</text:h>
      <text:p>databases | postgresql | ansible | Cycling | database | icecream | Linux | Running</text:p>
      <text:h text:style-name="CVHeading" text:outline-level="1">Languages</text:h>
      <text:p>German (Native speaker) | English (C2 (Proficient))</text:p>
      <text:h text:style-name="CVHeading" text:outline-level="1">Links</text:h>
      <text:p>Blog: https://andreas.scherbaum.la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