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sd asd</text:p>
      <text:p text:style-name="CVMuted">vaqegilocedo@vintomaper.com | https://vutuv.de/asd_as_2684987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