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tupele mitunda</text:p>
      <text:p text:style-name="CVMuted">atupelemitunda@gmail.com | https://vutuv.de/atupele_mitu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