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AUDkZGZ OepYK</text:p>
      <text:p text:style-name="CVMuted">bianca@blastallinc.com | https://vutuv.de/audkzgz_oepyk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