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VWaMcWnWTVXSD DlrJrICZRiqyIH</text:p>
      <text:p text:style-name="CVMuted">clare.hancock@ikhofi.co.uk | https://vutuv.de/avwamcwnwtvxs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