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YbmRmLepiVDsN fLyak</text:p>
      <text:p text:style-name="CVMuted">3082502183@viaerosms.com | https://vutuv.de/aybmrmlepivds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