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ney Wintheiser</text:p>
      <text:p text:style-name="CVMuted">2482479345@txt.att.net | https://vutuv.de/barney_winthe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