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Bellamy</text:p>
      <text:p text:style-name="CVHeadline">AI, Podcasting 2.0, Media &amp; Technology · Open-Source Advocate</text:p>
      <text:p text:style-name="CVMuted">benjamin@castopod.org | https://vutuv.de/benjaminbellamy</text:p>
      <text:p text:style-name="CVMuted">75002 Paris</text:p>
      <text:h text:style-name="CVHeading" text:outline-level="1">Tags</text:h>
      <text:p>podcasting | AI | FOSS | Media &amp; Technology | open source | Podcasting 2.0</text:p>
      <text:h text:style-name="CVHeading" text:outline-level="1">Languages</text:h>
      <text:p>French (Native speaker) | English (C2 (Proficient)) | German (A2 (Elementary))</text:p>
      <text:h text:style-name="CVHeading" text:outline-level="1">Links</text:h>
      <text:p>Homepage: https://benjaminbellamy.fr/</text:p>
      <text:h text:style-name="CVHeading" text:outline-level="1">Profiles</text:h>
      <text:p>Mastodon: https://framapiaf.org/@benjaminbellamy</text:p>
      <text:p>Mastodon: https://podcastindex.social/@benjaminbellamy</text:p>
      <text:p>Bluesky: https://bsky.app/profile/benjaminbellamy.fr</text:p>
      <text:p>LinkedIn: https://www.linkedin.com/in/bellamy</text:p>
      <text:p>GitHub: https://github.com/benjaminbellamy</text:p>
      <text:p>Codeberg: https://codeberg.org/benjaminbellam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