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Franke-Polz</text:p>
      <text:p text:style-name="CVHeadline">Software-Entwickler in der Pfalz der die Simpsons mag, Kotlin-Fanboy ist und gerne laufen geht</text:p>
      <text:p text:style-name="CVMuted">https://vutuv.de/bernhard_franke_polz</text:p>
      <text:p text:style-name="CVMuted">67722 Winnweiler, Germany</text:p>
      <text:p text:style-name="CVMuted">Date of birth: 23.11.1982</text:p>
      <text:h text:style-name="CVHeading" text:outline-level="1">Professional Experience</text:h>
      <text:p><text:span text:style-name="CVBold">Custom Software Engineering Associate Manager, Accenture GmbH, Germany</text:span></text:p>
      <text:p text:style-name="CVMuted">4/2024 - Present</text:p>
      <text:p><text:span text:style-name="CVBold">Senior Software-Entwickler, DDG - Digital Devotion Group</text:span></text:p>
      <text:p text:style-name="CVMuted">4/2017 - 1/2020</text:p>
      <text:p>Entwickeln Kundenspezifischer Software-Lösungen im Bereich E-Commerce, IoT und Cloud.<text:line-break/>Primäre Technologien sind Android, Java, AngularJS, Kotlin, SQL</text:p>
      <text:p><text:span text:style-name="CVBold">Android Entwickler, SAITOW AG</text:span></text:p>
      <text:p text:style-name="CVMuted">5/2014 - 3/2017</text:p>
      <text:p>Entwicklung von Android Applikationen für B2B und B2C</text:p>
      <text:p><text:span text:style-name="CVBold">Programmierer, Ostteam GmbH</text:span></text:p>
      <text:p text:style-name="CVMuted">2/2006 - 2/2009</text:p>
      <text:p><text:span text:style-name="CVBold">Programmierer, Schmetterling Reisen GmbH &amp; Co KG</text:span></text:p>
      <text:p text:style-name="CVMuted">7/2002 - 2/2006</text:p>
      <text:h text:style-name="CVHeading" text:outline-level="1">Freelance / Self-employed</text:h>
      <text:p><text:span text:style-name="CVBold">Freelancer, Franke-Polz Softwareentwicklung</text:span></text:p>
      <text:p text:style-name="CVMuted">1/2020 - 3/2024</text:p>
      <text:p>Softwareentwicklung als Freelancer mit Schwerpunkt auf Backend-Entwicklung, API-Entwicklung und Android-Anwendungen.</text:p>
      <text:p><text:span text:style-name="CVBold">Freelancer, Franke-Polz Webentwicklung</text:span></text:p>
      <text:p text:style-name="CVMuted">3/2009 - 4/2014</text:p>
      <text:p>Ich bin als IT-Freelancer in 100%-Vor-Ort und meist mehr-monatigen Projekten tätig.</text:p>
      <text:h text:style-name="CVHeading" text:outline-level="1">Vocational Training</text:h>
      <text:p><text:span text:style-name="CVBold">Fachinformatiker, Anwendungsentwicklung, Berufsschule Lichtenfels</text:span></text:p>
      <text:p text:style-name="CVMuted">8/2002 - 7/2005</text:p>
      <text:h text:style-name="CVHeading" text:outline-level="1">Tags</text:h>
      <text:p>Simpsons | android | Java | kotlin | SelfHosted | spring boot</text:p>
      <text:h text:style-name="CVHeading" text:outline-level="1">Certificates &amp; licenses</text:h>
      <text:p>Zend Certified Engineer ZCE (Zend, 2012-08) | CCNA Cisco Certified Engineer ZCE (Cisco, 2004-04)</text:p>
      <text:h text:style-name="CVHeading" text:outline-level="1">Languages</text:h>
      <text:p>English (B2 (Upper intermediate)) | French (A2 (Elementary))</text:p>
      <text:h text:style-name="CVHeading" text:outline-level="1">Links</text:h>
      <text:p>https://franke-polz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