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hard Anreiter MBA</text:p>
      <text:p text:style-name="CVMuted">webkontakt@anreiter.at | https://vutuv.de/bernhardanreiter</text:p>
      <text:p text:style-name="CVMuted">4050 Traun, Austria</text:p>
      <text:h text:style-name="CVHeading" text:outline-level="1">Links</text:h>
      <text:p>Anreiter.at: https://anreiter.at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