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rthold Tielke</text:p>
      <text:p text:style-name="CVMuted">berthold@tielke.eu | https://vutuv.de/berthold_tielke</text:p>
      <text:p text:style-name="CVMuted">Düsseldorf, Germany</text:p>
      <text:h text:style-name="CVHeading" text:outline-level="1">Tags</text:h>
      <text:p>Fotografie | Python | projekt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