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shop Clark</text:p>
      <text:p text:style-name="CVMuted">bishopolis@gmail.com | https://vutuv.de/bishopolis</text:p>
      <text:p text:style-name="CVMuted">Canada</text:p>
      <text:h text:style-name="CVHeading" text:outline-level="1">Tags</text:h>
      <text:p>Linux | OpenLinux | cinc | mgmtconfig | solaris | terraform | unixware | vtun</text:p>
      <text:h text:style-name="CVHeading" text:outline-level="1">Languages</text:h>
      <text:p>English (Native speaker) | French (A2 (Elementary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