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laise Bernier</text:p>
      <text:p text:style-name="CVMuted">info@pharmacyregulation.org | https://vutuv.de/blaise_berni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