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o aung</text:p>
      <text:p text:style-name="CVMuted">boboaung30@gmail.com | 959762837205 | https://vutuv.de/bobo_aung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