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gumusa Sizwe Mkhize</text:p>
      <text:p text:style-name="CVMuted">acerblackacer@gmail.com | https://vutuv.de/bongum_4797381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