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rnface Kayombo</text:p>
      <text:p text:style-name="CVMuted">bornfacekayombo63@gmail.com | +49 9723 93528 | https://vutuv.de/bornface_kayomb</text:p>
      <text:p text:style-name="CVMuted">0972293528, 0962359582, 160011 Mwinilunga, Zambia, Zambia</text:p>
      <text:h text:style-name="CVHeading" text:outline-level="1">Profiles</text:h>
      <text:p>Facebook: http://facebook.com/0972293528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