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raxton Heidenreich</text:p>
      <text:p text:style-name="CVMuted">julieking@harmonelectric.net | https://vutuv.de/braxton_heiden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